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Thumbnails/thumbnail.png" manifest:media-type="image/png"/>
  <manifest:file-entry manifest:full-path="layout-cache" manifest:media-type="application/binary"/>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anifest.rdf" manifest:media-type="application/rdf+xml"/>
  <manifest:file-entry manifest:full-path="Configurations2/accelerator/current.xml" manifest:media-type=""/>
  <manifest:file-entry manifest:full-path="Configurations2/" manifest:media-type="application/vnd.sun.xml.ui.configuration"/>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Lohit Devanagari1" svg:font-family="'Lohit Devanagari'"/>
    <style:font-face style:name="Cambria" svg:font-family="Cambria" style:font-family-generic="roman" style:font-pitch="variable"/>
    <style:font-face style:name="Segoe UI" svg:font-family="'Segoe UI'" style:font-family-generic="roman" style:font-pitch="variable"/>
    <style:font-face style:name="Times New Roman" svg:font-family="'Times New Roman'" style:font-family-generic="roman" style:font-pitch="variable"/>
    <style:font-face style:name="Liberation Sans" svg:font-family="'Liberation Sans'" style:font-family-generic="swiss" style:font-pitch="variable"/>
    <style:font-face style:name="F" svg:font-family="" style:font-family-generic="system" style:font-pitch="variable"/>
    <style:font-face style:name="Calibri" svg:font-family="Calibri" style:font-family-generic="system" style:font-pitch="variable"/>
    <style:font-face style:name="Lohit Devanagari" svg:font-family="'Lohit Devanagari'" style:font-family-generic="system" style:font-pitch="variable"/>
    <style:font-face style:name="Segoe UI1" svg:font-family="'Segoe UI'" style:font-family-generic="system" style:font-pitch="variable"/>
    <style:font-face style:name="Times New Roman1" svg:font-family="'Times New Roman'" style:font-family-generic="system" style:font-pitch="variable"/>
    <style:font-face style:name="WenQuanYi Zen Hei Sharp" svg:font-family="'WenQuanYi Zen Hei Sharp'" style:font-family-generic="system" style:font-pitch="variable"/>
  </office:font-face-decls>
  <office:automatic-styles>
    <style:style style:name="P1" style:family="paragraph" style:parent-style-name="Standard">
      <style:paragraph-properties fo:text-align="center" style:justify-single-word="false"/>
    </style:style>
    <style:style style:name="P2" style:family="paragraph" style:parent-style-name="Standard">
      <style:paragraph-properties fo:text-align="center" style:justify-single-word="false" fo:orphans="0" fo:widows="0">
        <style:tab-stops>
          <style:tab-stop style:position="0.15in"/>
          <style:tab-stop style:position="0.3in"/>
          <style:tab-stop style:position="0.45in"/>
          <style:tab-stop style:position="0.6in"/>
          <style:tab-stop style:position="0.75in"/>
          <style:tab-stop style:position="0.9in"/>
          <style:tab-stop style:position="1.05in"/>
          <style:tab-stop style:position="1.2in"/>
          <style:tab-stop style:position="1.35in"/>
          <style:tab-stop style:position="1.5in"/>
          <style:tab-stop style:position="1.65in"/>
          <style:tab-stop style:position="1.8in"/>
          <style:tab-stop style:position="1.95in"/>
          <style:tab-stop style:position="2.1in"/>
          <style:tab-stop style:position="2.25in"/>
          <style:tab-stop style:position="2.4in"/>
          <style:tab-stop style:position="2.55in"/>
          <style:tab-stop style:position="2.7in"/>
          <style:tab-stop style:position="2.85in"/>
          <style:tab-stop style:position="3in"/>
          <style:tab-stop style:position="3.15in"/>
          <style:tab-stop style:position="3.3in"/>
          <style:tab-stop style:position="3.45in"/>
          <style:tab-stop style:position="3.6in"/>
          <style:tab-stop style:position="3.75in"/>
          <style:tab-stop style:position="3.9in"/>
        </style:tab-stops>
      </style:paragraph-properties>
    </style:style>
    <style:style style:name="P3" style:family="paragraph" style:parent-style-name="Standard">
      <style:paragraph-properties fo:orphans="0" fo:widows="0">
        <style:tab-stops>
          <style:tab-stop style:position="0.15in"/>
          <style:tab-stop style:position="0.3in"/>
          <style:tab-stop style:position="0.45in"/>
          <style:tab-stop style:position="0.6in"/>
          <style:tab-stop style:position="0.75in"/>
          <style:tab-stop style:position="0.9in"/>
          <style:tab-stop style:position="1.05in"/>
          <style:tab-stop style:position="1.2in"/>
          <style:tab-stop style:position="1.35in"/>
          <style:tab-stop style:position="1.5in"/>
          <style:tab-stop style:position="1.65in"/>
          <style:tab-stop style:position="1.8in"/>
          <style:tab-stop style:position="1.95in"/>
          <style:tab-stop style:position="2.1in"/>
          <style:tab-stop style:position="2.25in"/>
          <style:tab-stop style:position="2.4in"/>
          <style:tab-stop style:position="2.55in"/>
          <style:tab-stop style:position="2.7in"/>
          <style:tab-stop style:position="2.85in"/>
          <style:tab-stop style:position="3in"/>
          <style:tab-stop style:position="3.15in"/>
          <style:tab-stop style:position="3.3in"/>
          <style:tab-stop style:position="3.45in"/>
          <style:tab-stop style:position="3.6in"/>
          <style:tab-stop style:position="3.75in"/>
          <style:tab-stop style:position="3.9in"/>
        </style:tab-stops>
      </style:paragraph-properties>
      <style:text-properties style:font-name-asian="Times New Roman1" style:font-name-complex="Times New Roman1" style:font-size-complex="10pt"/>
    </style:style>
    <style:style style:name="P4" style:family="paragraph" style:parent-style-name="Standard">
      <style:paragraph-properties fo:orphans="0" fo:widows="0">
        <style:tab-stops>
          <style:tab-stop style:position="0.4098in" style:type="center"/>
          <style:tab-stop style:position="1in" style:type="center"/>
          <style:tab-stop style:position="1.3in"/>
          <style:tab-stop style:position="6.3799in"/>
        </style:tab-stops>
      </style:paragraph-properties>
      <style:text-properties style:font-name-asian="Times New Roman1" style:font-name-complex="Times New Roman1" style:font-size-complex="10pt"/>
    </style:style>
    <style:style style:name="P5" style:family="paragraph" style:parent-style-name="Standard">
      <style:paragraph-properties fo:text-align="justify" style:justify-single-word="false">
        <style:tab-stops>
          <style:tab-stop style:position="0.15in"/>
          <style:tab-stop style:position="0.3in"/>
          <style:tab-stop style:position="0.45in"/>
          <style:tab-stop style:position="0.6in"/>
          <style:tab-stop style:position="0.75in"/>
          <style:tab-stop style:position="0.9in"/>
          <style:tab-stop style:position="1.05in"/>
          <style:tab-stop style:position="1.2in"/>
          <style:tab-stop style:position="1.35in"/>
          <style:tab-stop style:position="1.5in"/>
          <style:tab-stop style:position="1.65in"/>
          <style:tab-stop style:position="1.8in"/>
          <style:tab-stop style:position="1.95in"/>
          <style:tab-stop style:position="2.1in"/>
          <style:tab-stop style:position="2.25in"/>
          <style:tab-stop style:position="2.4in"/>
          <style:tab-stop style:position="2.55in"/>
          <style:tab-stop style:position="2.7in"/>
          <style:tab-stop style:position="2.85in"/>
          <style:tab-stop style:position="3in"/>
          <style:tab-stop style:position="3.15in"/>
          <style:tab-stop style:position="3.3in"/>
          <style:tab-stop style:position="3.45in"/>
          <style:tab-stop style:position="3.6in"/>
          <style:tab-stop style:position="3.75in"/>
          <style:tab-stop style:position="3.9in"/>
        </style:tab-stops>
      </style:paragraph-properties>
      <style:text-properties style:font-name-asian="Times New Roman1" style:font-name-complex="Times New Roman1" style:font-size-complex="10pt"/>
    </style:style>
    <style:style style:name="P6" style:family="paragraph" style:parent-style-name="Standard">
      <style:paragraph-properties fo:orphans="0" fo:widows="0">
        <style:tab-stops>
          <style:tab-stop style:position="0.15in"/>
          <style:tab-stop style:position="0.3in"/>
          <style:tab-stop style:position="0.45in"/>
          <style:tab-stop style:position="0.6in"/>
          <style:tab-stop style:position="0.75in"/>
          <style:tab-stop style:position="0.9in"/>
          <style:tab-stop style:position="1.05in"/>
          <style:tab-stop style:position="1.2in"/>
          <style:tab-stop style:position="1.35in"/>
          <style:tab-stop style:position="1.5in"/>
          <style:tab-stop style:position="1.65in"/>
          <style:tab-stop style:position="1.8in"/>
          <style:tab-stop style:position="1.95in"/>
          <style:tab-stop style:position="2.1in"/>
          <style:tab-stop style:position="2.25in"/>
          <style:tab-stop style:position="2.4in"/>
          <style:tab-stop style:position="2.55in"/>
          <style:tab-stop style:position="2.7in"/>
          <style:tab-stop style:position="2.85in"/>
          <style:tab-stop style:position="3in"/>
          <style:tab-stop style:position="3.15in"/>
          <style:tab-stop style:position="3.3in"/>
          <style:tab-stop style:position="3.45in"/>
          <style:tab-stop style:position="3.6in"/>
          <style:tab-stop style:position="3.75in"/>
          <style:tab-stop style:position="3.9in"/>
        </style:tab-stops>
      </style:paragraph-properties>
    </style:style>
    <style:style style:name="P7" style:family="paragraph" style:parent-style-name="Standard">
      <style:paragraph-properties fo:orphans="0" fo:widows="0">
        <style:tab-stops>
          <style:tab-stop style:position="0.4098in" style:type="center"/>
          <style:tab-stop style:position="1in" style:type="center"/>
          <style:tab-stop style:position="1.3in"/>
          <style:tab-stop style:position="6.3799in"/>
        </style:tab-stops>
      </style:paragraph-properties>
    </style:style>
    <style:style style:name="P8" style:family="paragraph" style:parent-style-name="Standard">
      <style:paragraph-properties fo:orphans="0" fo:widows="0">
        <style:tab-stops>
          <style:tab-stop style:position="0.15in"/>
          <style:tab-stop style:position="0.3in"/>
          <style:tab-stop style:position="0.45in"/>
          <style:tab-stop style:position="0.6in"/>
          <style:tab-stop style:position="0.75in"/>
          <style:tab-stop style:position="0.9in"/>
          <style:tab-stop style:position="1.05in"/>
          <style:tab-stop style:position="1.2in"/>
          <style:tab-stop style:position="1.35in"/>
          <style:tab-stop style:position="1.5in"/>
          <style:tab-stop style:position="1.65in"/>
          <style:tab-stop style:position="1.8in"/>
          <style:tab-stop style:position="1.95in"/>
          <style:tab-stop style:position="2.1in"/>
          <style:tab-stop style:position="2.25in"/>
          <style:tab-stop style:position="2.4in"/>
          <style:tab-stop style:position="2.55in"/>
          <style:tab-stop style:position="2.7in"/>
          <style:tab-stop style:position="2.85in"/>
          <style:tab-stop style:position="3in"/>
          <style:tab-stop style:position="3.15in"/>
          <style:tab-stop style:position="3.3in"/>
          <style:tab-stop style:position="3.45in"/>
          <style:tab-stop style:position="3.6in"/>
          <style:tab-stop style:position="3.75in"/>
          <style:tab-stop style:position="3.9in"/>
        </style:tab-stops>
      </style:paragraph-properties>
      <style:text-properties fo:font-weight="bold" style:font-name-asian="Times New Roman1" style:font-weight-asian="bold" style:font-name-complex="Times New Roman1" style:font-size-complex="10pt"/>
    </style:style>
    <style:style style:name="P9" style:family="paragraph" style:parent-style-name="Standard">
      <style:paragraph-properties fo:text-align="justify" style:justify-single-word="false">
        <style:tab-stops>
          <style:tab-stop style:position="0.15in"/>
          <style:tab-stop style:position="0.3in"/>
          <style:tab-stop style:position="0.45in"/>
          <style:tab-stop style:position="0.6in"/>
          <style:tab-stop style:position="0.75in"/>
          <style:tab-stop style:position="0.9in"/>
          <style:tab-stop style:position="1.05in"/>
          <style:tab-stop style:position="1.2in"/>
          <style:tab-stop style:position="1.35in"/>
          <style:tab-stop style:position="1.5in"/>
          <style:tab-stop style:position="1.65in"/>
          <style:tab-stop style:position="1.8in"/>
          <style:tab-stop style:position="1.95in"/>
          <style:tab-stop style:position="2.1in"/>
          <style:tab-stop style:position="2.25in"/>
          <style:tab-stop style:position="2.4in"/>
          <style:tab-stop style:position="2.55in"/>
          <style:tab-stop style:position="2.7in"/>
          <style:tab-stop style:position="2.85in"/>
          <style:tab-stop style:position="3in"/>
          <style:tab-stop style:position="3.15in"/>
          <style:tab-stop style:position="3.3in"/>
          <style:tab-stop style:position="3.45in"/>
          <style:tab-stop style:position="3.6in"/>
          <style:tab-stop style:position="3.75in"/>
          <style:tab-stop style:position="3.9in"/>
        </style:tab-stops>
      </style:paragraph-properties>
      <style:text-properties fo:font-weight="bold" style:font-weight-asian="bold" style:font-name-complex="Times New Roman1"/>
    </style:style>
    <style:style style:name="P10" style:family="paragraph" style:parent-style-name="Standard">
      <style:paragraph-properties fo:text-align="justify" style:justify-single-word="false">
        <style:tab-stops>
          <style:tab-stop style:position="0.15in"/>
          <style:tab-stop style:position="0.3in"/>
          <style:tab-stop style:position="0.45in"/>
          <style:tab-stop style:position="0.6in"/>
          <style:tab-stop style:position="0.75in"/>
          <style:tab-stop style:position="0.9in"/>
          <style:tab-stop style:position="1.05in"/>
          <style:tab-stop style:position="1.2in"/>
          <style:tab-stop style:position="1.35in"/>
          <style:tab-stop style:position="1.5in"/>
          <style:tab-stop style:position="1.65in"/>
          <style:tab-stop style:position="1.8in"/>
          <style:tab-stop style:position="1.95in"/>
          <style:tab-stop style:position="2.1in"/>
          <style:tab-stop style:position="2.25in"/>
          <style:tab-stop style:position="2.4in"/>
          <style:tab-stop style:position="2.55in"/>
          <style:tab-stop style:position="2.7in"/>
          <style:tab-stop style:position="2.85in"/>
          <style:tab-stop style:position="3in"/>
          <style:tab-stop style:position="3.15in"/>
          <style:tab-stop style:position="3.3in"/>
          <style:tab-stop style:position="3.45in"/>
          <style:tab-stop style:position="3.6in"/>
          <style:tab-stop style:position="3.75in"/>
          <style:tab-stop style:position="3.9in"/>
        </style:tab-stops>
      </style:paragraph-properties>
      <style:text-properties style:font-name-complex="Times New Roman1"/>
    </style:style>
    <style:style style:name="P11" style:family="paragraph" style:parent-style-name="Standard">
      <style:paragraph-properties fo:text-align="justify" style:justify-single-word="false"/>
    </style:style>
    <style:style style:name="P12" style:family="paragraph" style:parent-style-name="Standard">
      <style:paragraph-properties fo:text-align="justify" style:justify-single-word="false">
        <style:tab-stops>
          <style:tab-stop style:position="0.15in"/>
          <style:tab-stop style:position="0.3in"/>
          <style:tab-stop style:position="0.45in"/>
          <style:tab-stop style:position="0.6in"/>
          <style:tab-stop style:position="0.75in"/>
          <style:tab-stop style:position="0.9in"/>
          <style:tab-stop style:position="1.05in"/>
          <style:tab-stop style:position="1.2in"/>
          <style:tab-stop style:position="1.35in"/>
          <style:tab-stop style:position="1.5in"/>
          <style:tab-stop style:position="1.65in"/>
          <style:tab-stop style:position="1.8in"/>
          <style:tab-stop style:position="1.95in"/>
          <style:tab-stop style:position="2.1in"/>
          <style:tab-stop style:position="2.25in"/>
          <style:tab-stop style:position="2.4in"/>
          <style:tab-stop style:position="2.55in"/>
          <style:tab-stop style:position="2.7in"/>
          <style:tab-stop style:position="2.85in"/>
          <style:tab-stop style:position="3in"/>
          <style:tab-stop style:position="3.15in"/>
          <style:tab-stop style:position="3.3in"/>
          <style:tab-stop style:position="3.45in"/>
          <style:tab-stop style:position="3.6in"/>
          <style:tab-stop style:position="3.75in"/>
          <style:tab-stop style:position="3.9in"/>
        </style:tab-stops>
      </style:paragraph-properties>
    </style:style>
    <style:style style:name="P13" style:family="paragraph" style:parent-style-name="Standard">
      <style:paragraph-properties>
        <style:tab-stops>
          <style:tab-stop style:position="0.15in"/>
          <style:tab-stop style:position="0.3in"/>
          <style:tab-stop style:position="0.45in"/>
          <style:tab-stop style:position="0.6in"/>
          <style:tab-stop style:position="0.75in"/>
          <style:tab-stop style:position="0.9in"/>
          <style:tab-stop style:position="1.05in"/>
          <style:tab-stop style:position="1.2in"/>
          <style:tab-stop style:position="1.35in"/>
          <style:tab-stop style:position="1.5in"/>
          <style:tab-stop style:position="1.65in"/>
          <style:tab-stop style:position="1.8in"/>
          <style:tab-stop style:position="1.95in"/>
          <style:tab-stop style:position="2.1in"/>
          <style:tab-stop style:position="2.25in"/>
          <style:tab-stop style:position="2.4in"/>
          <style:tab-stop style:position="2.55in"/>
          <style:tab-stop style:position="2.7in"/>
          <style:tab-stop style:position="2.85in"/>
          <style:tab-stop style:position="3in"/>
          <style:tab-stop style:position="3.15in"/>
          <style:tab-stop style:position="3.3in"/>
          <style:tab-stop style:position="3.45in"/>
          <style:tab-stop style:position="3.6in"/>
          <style:tab-stop style:position="3.75in"/>
          <style:tab-stop style:position="3.9in"/>
        </style:tab-stops>
      </style:paragraph-properties>
    </style:style>
    <style:style style:name="P14" style:family="paragraph" style:parent-style-name="Standard">
      <style:paragraph-properties fo:text-align="justify" style:justify-single-word="false"/>
      <style:text-properties fo:color="#000000"/>
    </style:style>
    <style:style style:name="P15" style:family="paragraph" style:parent-style-name="Standard">
      <style:paragraph-properties fo:text-align="justify" style:justify-single-word="false">
        <style:tab-stops>
          <style:tab-stop style:position="0.15in"/>
          <style:tab-stop style:position="0.3in"/>
          <style:tab-stop style:position="0.45in"/>
          <style:tab-stop style:position="0.6in"/>
          <style:tab-stop style:position="0.75in"/>
          <style:tab-stop style:position="0.9in"/>
          <style:tab-stop style:position="1.05in"/>
          <style:tab-stop style:position="1.2in"/>
          <style:tab-stop style:position="1.35in"/>
          <style:tab-stop style:position="1.5in"/>
          <style:tab-stop style:position="1.65in"/>
          <style:tab-stop style:position="1.8in"/>
          <style:tab-stop style:position="1.95in"/>
          <style:tab-stop style:position="2.1in"/>
          <style:tab-stop style:position="2.25in"/>
          <style:tab-stop style:position="2.4in"/>
          <style:tab-stop style:position="2.55in"/>
          <style:tab-stop style:position="2.7in"/>
          <style:tab-stop style:position="2.85in"/>
          <style:tab-stop style:position="3in"/>
          <style:tab-stop style:position="3.15in"/>
          <style:tab-stop style:position="3.3in"/>
          <style:tab-stop style:position="3.45in"/>
          <style:tab-stop style:position="3.6in"/>
          <style:tab-stop style:position="3.75in"/>
          <style:tab-stop style:position="3.9in"/>
        </style:tab-stops>
      </style:paragraph-properties>
      <style:text-properties fo:color="#000000"/>
    </style:style>
    <style:style style:name="P16" style:family="paragraph" style:parent-style-name="Standard">
      <style:paragraph-properties>
        <style:tab-stops>
          <style:tab-stop style:position="0.15in"/>
          <style:tab-stop style:position="0.3in"/>
          <style:tab-stop style:position="0.45in"/>
          <style:tab-stop style:position="0.6in"/>
          <style:tab-stop style:position="0.75in"/>
          <style:tab-stop style:position="0.9in"/>
          <style:tab-stop style:position="1.05in"/>
          <style:tab-stop style:position="1.2in"/>
          <style:tab-stop style:position="1.35in"/>
          <style:tab-stop style:position="1.5in"/>
          <style:tab-stop style:position="1.65in"/>
          <style:tab-stop style:position="1.8in"/>
          <style:tab-stop style:position="1.95in"/>
          <style:tab-stop style:position="2.1in"/>
          <style:tab-stop style:position="2.25in"/>
          <style:tab-stop style:position="2.4in"/>
          <style:tab-stop style:position="2.55in"/>
          <style:tab-stop style:position="2.7in"/>
          <style:tab-stop style:position="2.85in"/>
          <style:tab-stop style:position="3in"/>
          <style:tab-stop style:position="3.15in"/>
          <style:tab-stop style:position="3.3in"/>
          <style:tab-stop style:position="3.45in"/>
          <style:tab-stop style:position="3.6in"/>
          <style:tab-stop style:position="3.75in"/>
          <style:tab-stop style:position="3.9in"/>
        </style:tab-stops>
      </style:paragraph-properties>
      <style:text-properties fo:color="#000000"/>
    </style:style>
    <style:style style:name="P17" style:family="paragraph" style:parent-style-name="Standard">
      <style:paragraph-properties fo:text-align="center" style:justify-single-word="false"/>
      <style:text-properties fo:color="#000000"/>
    </style:style>
    <style:style style:name="P18" style:family="paragraph" style:parent-style-name="Standard">
      <style:paragraph-properties fo:text-align="justify" style:justify-single-word="false">
        <style:tab-stops>
          <style:tab-stop style:position="0.15in"/>
          <style:tab-stop style:position="0.3in"/>
          <style:tab-stop style:position="0.45in"/>
          <style:tab-stop style:position="0.6in"/>
          <style:tab-stop style:position="0.75in"/>
          <style:tab-stop style:position="0.9in"/>
          <style:tab-stop style:position="1.05in"/>
          <style:tab-stop style:position="1.2in"/>
          <style:tab-stop style:position="1.35in"/>
          <style:tab-stop style:position="1.5in"/>
          <style:tab-stop style:position="1.65in"/>
          <style:tab-stop style:position="1.8in"/>
          <style:tab-stop style:position="1.95in"/>
          <style:tab-stop style:position="2.1in"/>
          <style:tab-stop style:position="2.25in"/>
          <style:tab-stop style:position="2.4in"/>
          <style:tab-stop style:position="2.55in"/>
          <style:tab-stop style:position="2.7in"/>
          <style:tab-stop style:position="2.85in"/>
          <style:tab-stop style:position="3in"/>
          <style:tab-stop style:position="3.15in"/>
          <style:tab-stop style:position="3.3in"/>
          <style:tab-stop style:position="3.45in"/>
          <style:tab-stop style:position="3.6in"/>
          <style:tab-stop style:position="3.75in"/>
          <style:tab-stop style:position="3.9in"/>
        </style:tab-stops>
      </style:paragraph-properties>
      <style:text-properties fo:color="#000000" style:text-underline-style="none" style:font-name-complex="Times New Roman1"/>
    </style:style>
    <style:style style:name="P19" style:family="paragraph" style:parent-style-name="Standard">
      <style:paragraph-properties fo:margin-left="1.45in" fo:margin-right="0in" fo:orphans="0" fo:widows="0" fo:text-indent="-1.45in" style:auto-text-indent="false">
        <style:tab-stops>
          <style:tab-stop style:position="0.7in" style:type="right"/>
          <style:tab-stop style:position="0.8in"/>
          <style:tab-stop style:position="1.3in"/>
          <style:tab-stop style:position="6.3799in"/>
        </style:tab-stops>
      </style:paragraph-properties>
    </style:style>
    <style:style style:name="P20" style:family="paragraph" style:parent-style-name="Standard">
      <style:paragraph-properties fo:margin-left="1.45in" fo:margin-right="0in" fo:orphans="0" fo:widows="0" fo:text-indent="-1.45in" style:auto-text-indent="false">
        <style:tab-stops>
          <style:tab-stop style:position="0.7in" style:type="right"/>
          <style:tab-stop style:position="0.8in"/>
          <style:tab-stop style:position="1.3in"/>
          <style:tab-stop style:position="6.3799in"/>
        </style:tab-stops>
      </style:paragraph-properties>
      <style:text-properties style:font-name-complex="Times New Roman1"/>
    </style:style>
    <style:style style:name="P21" style:family="paragraph" style:parent-style-name="Standard">
      <style:paragraph-properties fo:margin-left="1.45in" fo:margin-right="0in" fo:orphans="0" fo:widows="0" fo:text-indent="-1.45in" style:auto-text-indent="false">
        <style:tab-stops>
          <style:tab-stop style:position="0.7in" style:type="right"/>
          <style:tab-stop style:position="0.8in"/>
          <style:tab-stop style:position="1.3in"/>
          <style:tab-stop style:position="6.3799in"/>
        </style:tab-stops>
      </style:paragraph-properties>
      <style:text-properties style:font-name-asian="Times New Roman1" style:font-name-complex="Times New Roman1" style:font-size-complex="10pt"/>
    </style:style>
    <style:style style:name="P22" style:family="paragraph" style:parent-style-name="Standard" style:master-page-name="Standard">
      <style:paragraph-properties fo:text-align="center" style:justify-single-word="false" fo:orphans="0" fo:widows="0" style:page-number="1">
        <style:tab-stops>
          <style:tab-stop style:position="0.15in"/>
          <style:tab-stop style:position="0.3in"/>
          <style:tab-stop style:position="0.45in"/>
          <style:tab-stop style:position="0.6in"/>
          <style:tab-stop style:position="0.75in"/>
          <style:tab-stop style:position="0.9in"/>
          <style:tab-stop style:position="1.05in"/>
          <style:tab-stop style:position="1.2in"/>
          <style:tab-stop style:position="1.35in"/>
          <style:tab-stop style:position="1.5in"/>
          <style:tab-stop style:position="1.65in"/>
          <style:tab-stop style:position="1.8in"/>
          <style:tab-stop style:position="1.95in"/>
          <style:tab-stop style:position="2.1in"/>
          <style:tab-stop style:position="2.25in"/>
          <style:tab-stop style:position="2.4in"/>
          <style:tab-stop style:position="2.55in"/>
          <style:tab-stop style:position="2.7in"/>
          <style:tab-stop style:position="2.85in"/>
          <style:tab-stop style:position="3in"/>
          <style:tab-stop style:position="3.15in"/>
          <style:tab-stop style:position="3.3in"/>
          <style:tab-stop style:position="3.45in"/>
          <style:tab-stop style:position="3.6in"/>
          <style:tab-stop style:position="3.75in"/>
          <style:tab-stop style:position="3.9in"/>
        </style:tab-stops>
      </style:paragraph-properties>
    </style:style>
    <style:style style:name="P23" style:family="paragraph" style:parent-style-name="Standard" style:master-page-name="Converted2">
      <style:paragraph-properties fo:text-align="justify" style:justify-single-word="false" style:page-number="1">
        <style:tab-stops>
          <style:tab-stop style:position="0.15in"/>
          <style:tab-stop style:position="0.3in"/>
          <style:tab-stop style:position="0.45in"/>
          <style:tab-stop style:position="0.6in"/>
          <style:tab-stop style:position="0.75in"/>
          <style:tab-stop style:position="0.9in"/>
          <style:tab-stop style:position="1.05in"/>
          <style:tab-stop style:position="1.2in"/>
          <style:tab-stop style:position="1.35in"/>
          <style:tab-stop style:position="1.5in"/>
          <style:tab-stop style:position="1.65in"/>
          <style:tab-stop style:position="1.8in"/>
          <style:tab-stop style:position="1.95in"/>
          <style:tab-stop style:position="2.1in"/>
          <style:tab-stop style:position="2.25in"/>
          <style:tab-stop style:position="2.4in"/>
          <style:tab-stop style:position="2.55in"/>
          <style:tab-stop style:position="2.7in"/>
          <style:tab-stop style:position="2.85in"/>
          <style:tab-stop style:position="3in"/>
          <style:tab-stop style:position="3.15in"/>
          <style:tab-stop style:position="3.3in"/>
          <style:tab-stop style:position="3.45in"/>
          <style:tab-stop style:position="3.6in"/>
          <style:tab-stop style:position="3.75in"/>
          <style:tab-stop style:position="3.9in"/>
        </style:tab-stops>
      </style:paragraph-properties>
    </style:style>
    <style:style style:name="P24" style:family="paragraph" style:parent-style-name="Footer">
      <style:paragraph-properties fo:margin-top="0.0835in" fo:margin-bottom="0in" loext:contextual-spacing="false">
        <style:tab-stops>
          <style:tab-stop style:position="2.2in" style:type="center"/>
        </style:tab-stops>
      </style:paragraph-properties>
    </style:style>
    <style:style style:name="T1" style:family="text">
      <style:text-properties fo:font-weight="bold" style:font-name-asian="Times New Roman1" style:font-weight-asian="bold" style:font-name-complex="Times New Roman1" style:font-size-complex="10pt"/>
    </style:style>
    <style:style style:name="T2" style:family="text">
      <style:text-properties fo:font-weight="bold" style:font-weight-asian="bold" style:font-name-complex="Times New Roman1"/>
    </style:style>
    <style:style style:name="T3" style:family="text">
      <style:text-properties style:font-name-asian="Times New Roman1" style:font-name-complex="Times New Roman1" style:font-size-complex="10pt"/>
    </style:style>
    <style:style style:name="T4" style:family="text">
      <style:text-properties style:text-underline-style="solid" style:text-underline-width="auto" style:text-underline-color="font-color" style:font-name-asian="Times New Roman1" style:font-name-complex="Times New Roman1" style:font-size-complex="10pt"/>
    </style:style>
    <style:style style:name="T5" style:family="text">
      <style:text-properties style:font-name-complex="Times New Roman1"/>
    </style:style>
    <style:style style:name="T6" style:family="text">
      <style:text-properties fo:color="#0000ff" style:text-underline-style="solid" style:text-underline-width="auto" style:text-underline-color="font-color" style:font-name-asian="Times New Roman1" style:font-name-complex="Times New Roman1" style:font-size-complex="10pt"/>
    </style:style>
    <style:style style:name="T7" style:family="text">
      <style:text-properties fo:color="#000000" fo:font-weight="bold" style:font-weight-asian="bold"/>
    </style:style>
    <style:style style:name="T8" style:family="text">
      <style:text-properties fo:color="#000000" fo:font-weight="bold" style:font-weight-asian="bold" style:font-name-complex="Times New Roman1" style:font-size-complex="18pt"/>
    </style:style>
    <style:style style:name="T9" style:family="text">
      <style:text-properties fo:color="#000000"/>
    </style:style>
    <style:style style:name="T10" style:family="text">
      <style:text-properties fo:color="#000000" style:text-underline-style="none" style:font-name-complex="Times New Roman1"/>
    </style:style>
    <style:style style:name="T11" style:family="text">
      <style:text-properties fo:color="#000000" style:text-underline-style="none" fo:font-weight="bold" style:font-weight-asian="bold" style:font-name-complex="Times New Roman1"/>
    </style:style>
    <style:style style:name="T12" style:family="text">
      <style:text-properties fo:color="#000000" style:text-position="super 58%"/>
    </style:style>
    <style:style style:name="T13" style:family="text">
      <style:text-properties style:text-underline-style="none" style:font-name-complex="Times New Roman1"/>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22"><text:span text:style-name="T1">South Carolina General Assembly</text:span></text:p>
      <text:p text:style-name="P2"><text:span text:style-name="T3">122nd Session, 2017-2018</text:span></text:p>
      <text:p text:style-name="P3"/>
      <text:p text:style-name="P6"><text:span text:style-name="T1">A78, R115, H3864</text:span></text:p>
      <text:p text:style-name="P8"/>
      <text:p text:style-name="P6"><text:span text:style-name="T1">STATUS INFORMATION</text:span></text:p>
      <text:p text:style-name="P3"/>
      <text:p text:style-name="P6"><text:span text:style-name="T3">General Bill</text:span></text:p>
      <text:p text:style-name="P6"><text:span text:style-name="T3">Sponsors: Reps. Bernstein, Collins, Erickson, King and Elliott</text:span></text:p>
      <text:p text:style-name="P6"><text:span text:style-name="T3">Document Path: l:\council\bills\gt\5292cm17.docx</text:span></text:p>
      <text:p text:style-name="P3"/>
      <text:p text:style-name="P6"><text:span text:style-name="T3">Introduced in the House on February 28, 2017</text:span></text:p>
      <text:p text:style-name="P6"><text:span text:style-name="T3">Introduced in the Senate on April 5, 2017</text:span></text:p>
      <text:p text:style-name="P6"><text:span text:style-name="T3">Last Amended on May 9, 2017</text:span></text:p>
      <text:p text:style-name="P6"><text:span text:style-name="T3">Passed by the General Assembly on May 10, 2017</text:span></text:p>
      <text:p text:style-name="P6"><text:span text:style-name="T3">Governor's Action: May 19, 2017, Signed</text:span></text:p>
      <text:p text:style-name="P3"/>
      <text:p text:style-name="P6"><text:span text:style-name="T3">Summary: Child passenger restraint</text:span></text:p>
      <text:p text:style-name="P3"/>
      <text:p text:style-name="P3"/>
      <text:p text:style-name="P7"><text:span text:style-name="T1">HISTORY OF LEGISLATIVE ACTIONS</text:span></text:p>
      <text:p text:style-name="P4"/>
      <text:p text:style-name="P7"><text:span text:style-name="T4"><text:tab/>Date<text:tab/>Body<text:tab/>Action Description with journal page number<text:tab/></text:span></text:p>
      <text:p text:style-name="P19"><text:span text:style-name="T5"><text:tab/>2/28/2017<text:tab/>House<text:tab/>Introduced and read first time (</text:span><text:a xlink:type="simple" xlink:href="../../../../../h:%5Chj%5C20170228.docx" text:style-name="Internet_20_link" text:visited-style-name="Visited_20_Internet_20_Link"><text:span text:style-name="T5">House Journal‑page 36</text:span></text:a><text:span text:style-name="T5">)</text:span></text:p>
      <text:p text:style-name="P19"><text:span text:style-name="T5"><text:tab/>2/28/2017<text:tab/>House<text:tab/>Referred to Committee on </text:span><text:span text:style-name="T2">Judiciary</text:span><text:span text:style-name="T5"> (</text:span><text:a xlink:type="simple" xlink:href="../../../../../h:%5Chj%5C20170228.docx" text:style-name="Internet_20_link" text:visited-style-name="Visited_20_Internet_20_Link"><text:span text:style-name="T5">House Journal‑page 36</text:span></text:a><text:bookmark text:name="_GoBack"/><text:span text:style-name="T5">)</text:span></text:p>
      <text:p text:style-name="P19"><text:span text:style-name="T5"><text:tab/>3/22/2017<text:tab/>House<text:tab/>Member(s) request name added as sponsor: King, Elliott</text:span></text:p>
      <text:p text:style-name="P19"><text:span text:style-name="T5"><text:tab/>3/29/2017<text:tab/>House<text:tab/>Committee report: Favorable </text:span><text:span text:style-name="T2">Judiciary</text:span><text:span text:style-name="T5"> (</text:span><text:a xlink:type="simple" xlink:href="../../../../../h:%5Chj%5C20170329.docx" text:style-name="Internet_20_link" text:visited-style-name="Visited_20_Internet_20_Link"><text:span text:style-name="T5">House Journal‑page 43</text:span></text:a><text:span text:style-name="T5">)</text:span></text:p>
      <text:p text:style-name="P19"><text:span text:style-name="T5"><text:tab/>4/4/2017<text:tab/>House<text:tab/>Requests for debate‑Rep(s). Taylor, DC Moss, Toole, Chumley, Blackwell, Burns, Loftis, Arrington, Hiott, Forrester, Hamilton, Hixon, Long, Hart, Finlay, Hill, Putnam, Erickson, Magnuson (</text:span><text:a xlink:type="simple" xlink:href="../../../../../h:%5Chj%5C20170404.docx" text:style-name="Internet_20_link" text:visited-style-name="Visited_20_Internet_20_Link"><text:span text:style-name="T5">House Journal‑page 25</text:span></text:a><text:span text:style-name="T5">)</text:span></text:p>
      <text:p text:style-name="P19"><text:span text:style-name="T5"><text:tab/>4/4/2017<text:tab/>House<text:tab/>Amended (</text:span><text:a xlink:type="simple" xlink:href="../../../../../h:%5Chj%5C20170404.docx" text:style-name="Internet_20_link" text:visited-style-name="Visited_20_Internet_20_Link"><text:span text:style-name="T5">House Journal‑page 58</text:span></text:a><text:span text:style-name="T5">)</text:span></text:p>
      <text:p text:style-name="P19"><text:span text:style-name="T5"><text:tab/>4/4/2017<text:tab/>House<text:tab/>Read second time (</text:span><text:a xlink:type="simple" xlink:href="../../../../../h:%5Chj%5C20170404.docx" text:style-name="Internet_20_link" text:visited-style-name="Visited_20_Internet_20_Link"><text:span text:style-name="T5">House Journal‑page 58</text:span></text:a><text:span text:style-name="T5">)</text:span></text:p>
      <text:p text:style-name="P19"><text:span text:style-name="T5"><text:tab/>4/4/2017<text:tab/>House<text:tab/>Roll call Yeas‑75 <text:s/>Nays‑28 (</text:span><text:a xlink:type="simple" xlink:href="../../../../../h:%5Chj%5C20170404.docx" text:style-name="Internet_20_link" text:visited-style-name="Visited_20_Internet_20_Link"><text:span text:style-name="T5">House Journal‑page 59</text:span></text:a><text:span text:style-name="T5">)</text:span></text:p>
      <text:p text:style-name="P19"><text:span text:style-name="T5"><text:tab/>4/5/2017<text:tab/>House<text:tab/>Read third time and sent to Senate (</text:span><text:a xlink:type="simple" xlink:href="../../../../../h:%5Chj%5C20170405.docx" text:style-name="Internet_20_link" text:visited-style-name="Visited_20_Internet_20_Link"><text:span text:style-name="T5">House Journal‑page 79</text:span></text:a><text:span text:style-name="T5">)</text:span></text:p>
      <text:p text:style-name="P19"><text:span text:style-name="T5"><text:tab/>4/5/2017<text:tab/>Senate<text:tab/>Introduced and read first time (</text:span><text:a xlink:type="simple" xlink:href="../../../../../h:%5Csj%5C20170405.docx" text:style-name="Internet_20_link" text:visited-style-name="Visited_20_Internet_20_Link"><text:span text:style-name="T5">Senate Journal‑page 11</text:span></text:a><text:span text:style-name="T5">)</text:span></text:p>
      <text:p text:style-name="P19"><text:span text:style-name="T5"><text:tab/>4/5/2017<text:tab/>Senate<text:tab/>Referred to Committee on </text:span><text:span text:style-name="T2">Transportation</text:span><text:span text:style-name="T5"> (</text:span><text:a xlink:type="simple" xlink:href="../../../../../h:%5Csj%5C20170405.docx" text:style-name="Internet_20_link" text:visited-style-name="Visited_20_Internet_20_Link"><text:span text:style-name="T5">Senate Journal‑page 11</text:span></text:a><text:span text:style-name="T5">)</text:span></text:p>
      <text:p text:style-name="P19"><text:span text:style-name="T5"><text:tab/>5/2/2017<text:tab/>Senate<text:tab/>Recalled from Committee on </text:span><text:span text:style-name="T2">Transportation</text:span><text:span text:style-name="T5"> (</text:span><text:a xlink:type="simple" xlink:href="../../../../../h:%5Csj%5C20170502.docx" text:style-name="Internet_20_link" text:visited-style-name="Visited_20_Internet_20_Link"><text:span text:style-name="T5">Senate Journal‑page 10</text:span></text:a><text:span text:style-name="T5">)</text:span></text:p>
      <text:p text:style-name="P19"><text:span text:style-name="T5"><text:tab/>5/9/2017<text:tab/>Senate<text:tab/>Amended (</text:span><text:a xlink:type="simple" xlink:href="../../../../../h:%5Csj%5C20170509.docx" text:style-name="Internet_20_link" text:visited-style-name="Visited_20_Internet_20_Link"><text:span text:style-name="T5">Senate Journal‑page 37</text:span></text:a><text:span text:style-name="T5">)</text:span></text:p>
      <text:p text:style-name="P19"><text:span text:style-name="T5"><text:tab/>5/9/2017<text:tab/>Senate<text:tab/>Read second time (</text:span><text:a xlink:type="simple" xlink:href="../../../../../h:%5Csj%5C20170509.docx" text:style-name="Internet_20_link" text:visited-style-name="Visited_20_Internet_20_Link"><text:span text:style-name="T5">Senate Journal‑page 37</text:span></text:a><text:span text:style-name="T5">)</text:span></text:p>
      <text:p text:style-name="P19"><text:span text:style-name="T5"><text:tab/>5/9/2017<text:tab/>Senate<text:tab/>Roll call Ayes‑38 <text:s/>Nays‑0 (</text:span><text:a xlink:type="simple" xlink:href="../../../../../h:%5Csj%5C20170509.docx" text:style-name="Internet_20_link" text:visited-style-name="Visited_20_Internet_20_Link"><text:span text:style-name="T5">Senate Journal‑page 37</text:span></text:a><text:span text:style-name="T5">)</text:span></text:p>
      <text:p text:style-name="P19"><text:span text:style-name="T5"><text:tab/>5/10/2017<text:tab/>Senate<text:tab/>Read third time and returned to House with amendments (</text:span><text:a xlink:type="simple" xlink:href="../../../../../h:%5Csj%5C20170510.docx" text:style-name="Internet_20_link" text:visited-style-name="Visited_20_Internet_20_Link"><text:span text:style-name="T5">Senate Journal‑page 40</text:span></text:a><text:span text:style-name="T5">)</text:span></text:p>
      <text:p text:style-name="P19"><text:span text:style-name="T5"><text:tab/>5/10/2017<text:tab/>House<text:tab/>Concurred in Senate amendment and enrolled (</text:span><text:a xlink:type="simple" xlink:href="../../../../../h:%5Chj%5C20170510.docx" text:style-name="Internet_20_link" text:visited-style-name="Visited_20_Internet_20_Link"><text:span text:style-name="T5">House Journal‑page 90</text:span></text:a><text:span text:style-name="T5">)</text:span></text:p>
      <text:p text:style-name="P19"><text:span text:style-name="T5"><text:tab/>5/10/2017<text:tab/>House<text:tab/>Roll call Yeas‑70 <text:s/>Nays‑24 (</text:span><text:a xlink:type="simple" xlink:href="../../../../../h:%5Chj%5C20170510.docx" text:style-name="Internet_20_link" text:visited-style-name="Visited_20_Internet_20_Link"><text:span text:style-name="T5">House Journal‑page 90</text:span></text:a><text:span text:style-name="T5">)</text:span></text:p>
      <text:p text:style-name="P19"><text:span text:style-name="T5"><text:tab/>5/15/2017<text:tab/><text:tab/>Ratified R 115</text:span></text:p>
      <text:p text:style-name="P19"><text:span text:style-name="T5"><text:tab/>5/19/2017<text:tab/><text:tab/>Signed By Governor</text:span></text:p>
      <text:p text:style-name="P19"><text:span text:style-name="T5"><text:tab/>5/25/2017<text:tab/><text:tab/>Effective date 5/19/17</text:span></text:p>
      <text:p text:style-name="P19"><text:span text:style-name="T5"><text:tab/>5/31/2017<text:tab/><text:tab/>Act No. 78</text:span></text:p>
      <text:p text:style-name="P20"/>
      <text:p text:style-name="P19"><text:span text:style-name="T3">View the latest </text:span><text:a xlink:type="simple" xlink:href="http://www.scstatehouse.gov/billsearch.php?billnumbers=3864&amp;session=122&amp;summary=B" text:style-name="Internet_20_link" text:visited-style-name="Visited_20_Internet_20_Link"><text:span text:style-name="T6">legislative information</text:span></text:a><text:span text:style-name="T3"> at the website</text:span></text:p>
      <text:p text:style-name="P21"/>
      <text:p text:style-name="P21"/>
      <text:p text:style-name="P6"><text:span text:style-name="T1">VERSIONS OF THIS BILL</text:span></text:p>
      <text:p text:style-name="P3"/>
      <text:p text:style-name="P6"><text:a xlink:type="simple" xlink:href="../../../../../p:%5Cpprever%5C2017-18%5C3864_20170228.docx" text:style-name="Internet_20_link" text:visited-style-name="Visited_20_Internet_20_Link"><text:span text:style-name="T6">2/28/2017</text:span></text:a></text:p>
      <text:p text:style-name="P12"><text:soft-page-break/><text:a xlink:type="simple" xlink:href="../../../../../p:%5Cpprever%5C2017-18%5C3864_20170329.docx" text:style-name="Internet_20_link" text:visited-style-name="Visited_20_Internet_20_Link"><text:span text:style-name="T6">3/29/2017</text:span></text:a></text:p>
      <text:p text:style-name="P12"><text:a xlink:type="simple" xlink:href="../../../../../p:%5Cpprever%5C2017-18%5C3864_20170404.docx" text:style-name="Internet_20_link" text:visited-style-name="Visited_20_Internet_20_Link"><text:span text:style-name="T6">4/4/2017</text:span></text:a></text:p>
      <text:p text:style-name="P12"><text:a xlink:type="simple" xlink:href="../../../../../p:%5Cpprever%5C2017-18%5C3864_20170502.docx" text:style-name="Internet_20_link" text:visited-style-name="Visited_20_Internet_20_Link"><text:span text:style-name="T6">5/2/2017</text:span></text:a></text:p>
      <text:p text:style-name="P12"><text:a xlink:type="simple" xlink:href="../../../../../p:%5Cpprever%5C2017-18%5C3864_20170509.docx" text:style-name="Internet_20_link" text:visited-style-name="Visited_20_Internet_20_Link"><text:span text:style-name="T6">5/9/2017</text:span></text:a></text:p>
      <text:p text:style-name="P5"/>
      <text:p text:style-name="P23"><text:span text:style-name="T7">NOTE: <text:s/>THIS IS A TEMPORARY VERSION. THIS DOCUMENT WILL REMAIN IN THIS VERSION UNTIL FINAL APPROVAL BY THE LEGISLATIVE COUNCIL.</text:span></text:p>
      <text:p text:style-name="P15"/>
      <text:p text:style-name="P12"><text:span text:style-name="T9">(A78, R115, H3864)</text:span></text:p>
      <text:p text:style-name="P15"/>
      <text:p text:style-name="P12"><text:span text:style-name="T8">AN ACT </text:span><text:span text:style-name="T2">TO AMEND SECTIONS 56‑5‑6410 AND 56‑5‑6420, CODE OF LAWS OF SOUTH CAROLINA, 1976, RELATING TO THE REQUIREMENT THAT CERTAIN CHILDREN MUST BE SECURED IN A CHILD PASSENGER RESTRAINT SYSTEM WHILE TRAVELING IN A MOTOR VEHICLE, AND THE TRANSPORTATION OF CHILDREN IN A VEHICLE WITH AN INSUFFICIENT NUMBER OF CHILD RESTRAINT DEVICES, SO AS TO REVISE THE AGE, WEIGHT, AND POSITION OF A CHILD WHO MUST BE SECURED IN A CHILD PASSENGER RESTRAINT SYSTEM, TO PROVIDE EXCEPTIONS WHEN MEDICALLY NECESSARY, AND TO INCLUDE TEMPORARY LIVING QUARTERS IN RECREATIONAL VEHICLES AS BEING CONSIDERED REAR PASSENGER SEATS.</text:span></text:p>
      <text:p text:style-name="P9"><text:bookmark text:name="titleend"/></text:p>
      <text:p text:style-name="P12"><text:span text:style-name="T5">Whereas, motor vehicle crashes remain the leading cause of accidental death for children ages one to nineteen; and</text:span></text:p>
      <text:p text:style-name="P10"/>
      <text:p text:style-name="P12"><text:span text:style-name="T5">Whereas, South Carolina’s motor vehicle death rate per 100,000 is 20 as compared to a national average of 10.9; and</text:span></text:p>
      <text:p text:style-name="P10"/>
      <text:p text:style-name="P12"><text:span text:style-name="T5">Whereas, each week approximately one South Carolina child seventeen years of age or younger dies from a preventable transportation‑related incident; and</text:span></text:p>
      <text:p text:style-name="P10"/>
      <text:p text:style-name="P12"><text:span text:style-name="T5">Whereas, a child riding unrestrained in a motor vehicle is the greatest risk factor for death and injury among child occupants; and</text:span></text:p>
      <text:p text:style-name="P10"/>
      <text:p text:style-name="P12"><text:span text:style-name="T5">Whereas, child safety seats, when used correctly, can reduce fatalities by seventy‑one percent for infants and fifty‑four percent for toddlers; and </text:span></text:p>
      <text:p text:style-name="P10"/>
      <text:p text:style-name="P12"><text:span text:style-name="T5">Whereas, the proper use of age‑ and size‑appropriate child restraint systems is the most effective way to minimize injuries and fatalities to children. Now, therefore,</text:span></text:p>
      <text:p text:style-name="P10"/>
      <text:p text:style-name="P12"><text:span text:style-name="T5">Be it enacted by the General Assembly of the State of South Carolina:</text:span></text:p>
      <text:p text:style-name="P10"/>
      <text:p text:style-name="P12"><text:soft-page-break/><text:span text:style-name="T2">Vehicle child restraints, ages, weights, and positions revised, medical exception, recreational vehicles</text:span></text:p>
      <text:p text:style-name="P10"/>
      <text:p text:style-name="P12"><text:span text:style-name="T5">SECTION<text:tab/>1.<text:tab/>Section 56‑5‑6410 of the 1976 Code is amended to read:</text:span></text:p>
      <text:p text:style-name="P10"/>
      <text:p text:style-name="P12"><text:span text:style-name="T5"><text:tab/></text:span><text:span text:style-name="T10">“Section 56‑5‑6410.<text:tab/>(A)<text:tab/>Every driver of a motor vehicle (passenger car, pickup truck, van, or recreational vehicle) operated on the highways and streets of this State when transporting a child under eight years of age upon the public streets and highways of the State must properly secure the child in the vehicle as follows:</text:span></text:p>
      <text:p text:style-name="P12"><text:span text:style-name="T10"><text:tab/><text:tab/>(1)<text:tab/>An infant or child under two years of age must be properly secured in a rear‑facing child passenger restraint system in a rear passenger seat of the vehicle until the child exceeds the height or weight limit allowed by the manufacturer of the child passenger restraint system being used.</text:span></text:p>
      <text:p text:style-name="P12"><text:span text:style-name="T10"><text:tab/><text:tab/>(2)<text:tab/>A child at least two years of age or a child under two years of age who has outgrown his rear‑facing child passenger restraint system must be secured in a forward‑facing child passenger restraint system with a harness in a rear passenger seat of the vehicle until the child exceeds the highest height or weight requirements of the forward‑facing child passenger restraint system.</text:span></text:p>
      <text:p text:style-name="P12"><text:span text:style-name="T10"><text:tab/><text:tab/>(3)<text:tab/>A child at least four years of age who has outgrown his forward‑facing child passenger restraint system must be secured by a belt‑positioning booster seat in a rear seat of the vehicle until he can meet the height and fit requirements for an adult safety seat belt as described in item (4). The belt‑positioning booster seat must be used with both lap and shoulder belts. A booster seat must not be used with a lap belt alone. </text:span></text:p>
      <text:p text:style-name="P12"><text:span text:style-name="T5"><text:tab/><text:tab/></text:span><text:span text:style-name="T13">(4)<text:tab/>A child at least eight years of age or at least fifty‑seven inches tall may be restrained by an adult safety seat belt if the child can be secured properly by an adult safety seat belt. A child is properly secured by an adult safety seat belt if:</text:span></text:p>
      <text:p text:style-name="P12"><text:span text:style-name="T13"><text:tab/><text:tab/><text:tab/>(a)<text:tab/>the lap belt fits across the child’s thighs and hips and not across the abdomen;</text:span></text:p>
      <text:p text:style-name="P12"><text:span text:style-name="T13"><text:tab/><text:tab/><text:tab/>(b)<text:tab/>the shoulder belt crosses the center of the child’s chest and not the neck; and</text:span></text:p>
      <text:p text:style-name="P12"><text:span text:style-name="T13"><text:tab/><text:tab/><text:tab/>(c)<text:tab/>the child is able to sit with his back straight against the vehicle seat back cushion with his knees bent over the vehicle’s seat edge without slouching.</text:span></text:p>
      <text:p text:style-name="P12"><text:span text:style-name="T10"><text:tab/><text:tab/>(5)<text:tab/>For medical reasons that are substantiated with written documentation from the child’s physician, advanced nurse practitioner, or physician assistant, a child who is unable to be transported in a standard child passenger safety restraint system may be transported in a </text:span><text:soft-page-break/><text:span text:style-name="T10">standard child passenger safety restraint system designed for his medical needs.</text:span></text:p>
      <text:p text:style-name="P12"><text:span text:style-name="T10"><text:tab/>Any child restraint system of a type sufficient to meet the physical standards prescribed by the National Highway Traffic Safety Administration at the time of its manufacture is sufficient to meet the requirements of this article.</text:span></text:p>
      <text:p text:style-name="P12"><text:span text:style-name="T10"><text:tab/>(B)<text:tab/>For the purposes of this section, any portion of a recreational vehicle that is equipped with temporary living quarters shall be considered a rear passenger seat.”</text:span></text:p>
      <text:p text:style-name="P18"/>
      <text:p text:style-name="P12"><text:span text:style-name="T2">Vehicle child restraints, v</text:span><text:span text:style-name="T11">ehicles lacking rear passenger seats, rear seating capacity exceeded</text:span></text:p>
      <text:p text:style-name="P18"/>
      <text:p text:style-name="P12"><text:span text:style-name="T10">SECTION<text:tab/>2.<text:tab/>Section 56‑5‑6420 of the 1976 Code is amended to read:</text:span></text:p>
      <text:p text:style-name="P18"/>
      <text:p text:style-name="P12"><text:span text:style-name="T10"><text:tab/>“Section 56‑5‑6420.<text:tab/></text:span><text:span text:style-name="T5">If a motor vehicle lacks a rear passenger seat or if all of its rear seating positions are occupied by children under eight years of age, a child under eight years of age may be transported in the front seat of the motor vehicle if the child is secured properly in an appropriate child passenger safety restraint system or belt‑positioning booster seat as described in Section 56‑5‑6410(1), (2), or (3).</text:span><text:span text:style-name="T10">”</text:span></text:p>
      <text:p text:style-name="P18"/>
      <text:p text:style-name="P12"><text:span text:style-name="T11">Time effective</text:span></text:p>
      <text:p text:style-name="P10"/>
      <text:p text:style-name="P12"><text:span text:style-name="T5">SECTION<text:tab/>3.<text:tab/>This act takes effect upon approval by the Governor.</text:span></text:p>
      <text:p text:style-name="P16"/>
      <text:p text:style-name="P13"><text:span text:style-name="T9">Ratified the 15</text:span><text:span text:style-name="T12">th</text:span><text:span text:style-name="T9"> day of May, 2017.</text:span></text:p>
      <text:p text:style-name="P14"/>
      <text:p text:style-name="P11"><text:span text:style-name="T9">Approved the 19</text:span><text:span text:style-name="T12">th</text:span><text:span text:style-name="T9"> day of May, 2017. </text:span></text:p>
      <text:p text:style-name="P17"/>
      <text:p text:style-name="P1"><text:span text:style-name="T9">__________</text:span></text:p>
      <text:p text:style-name="P12"/>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Lohit Devanagari1" svg:font-family="'Lohit Devanagari'"/>
    <style:font-face style:name="Cambria" svg:font-family="Cambria" style:font-family-generic="roman" style:font-pitch="variable"/>
    <style:font-face style:name="Segoe UI" svg:font-family="'Segoe UI'" style:font-family-generic="roman" style:font-pitch="variable"/>
    <style:font-face style:name="Times New Roman" svg:font-family="'Times New Roman'" style:font-family-generic="roman" style:font-pitch="variable"/>
    <style:font-face style:name="Liberation Sans" svg:font-family="'Liberation Sans'" style:font-family-generic="swiss" style:font-pitch="variable"/>
    <style:font-face style:name="F" svg:font-family="" style:font-family-generic="system" style:font-pitch="variable"/>
    <style:font-face style:name="Calibri" svg:font-family="Calibri" style:font-family-generic="system" style:font-pitch="variable"/>
    <style:font-face style:name="Lohit Devanagari" svg:font-family="'Lohit Devanagari'" style:font-family-generic="system" style:font-pitch="variable"/>
    <style:font-face style:name="Segoe UI1" svg:font-family="'Segoe UI'" style:font-family-generic="system" style:font-pitch="variable"/>
    <style:font-face style:name="Times New Roman1" svg:font-family="'Times New Roman'" style:font-family-generic="system" style:font-pitch="variable"/>
    <style:font-face style:name="WenQuanYi Zen Hei Sharp" svg:font-family="'WenQuanYi Zen Hei Sharp'" style:font-family-generic="system" style:font-pitch="variable"/>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style:font-name="Times New Roman" fo:font-size="11pt" fo:language="en" fo:country="US" style:letter-kerning="true" style:font-name-asian="Calibri" style:font-size-asian="11pt" style:language-asian="en" style:country-asian="US" style:font-name-complex="F" style:font-size-complex="11pt" style:language-complex="ar" style:country-complex="SA"/>
    </style:default-style>
    <style:default-style style:family="paragraph">
      <style:paragraph-properties fo:hyphenation-ladder-count="no-limit" style:text-autospace="ideograph-alpha" style:punctuation-wrap="hanging" style:line-break="strict" style:tab-stop-distance="0.5in" style:writing-mode="page"/>
      <style:text-properties style:use-window-font-color="true" style:font-name="Times New Roman" fo:font-size="11pt" fo:language="en" fo:country="US" style:letter-kerning="true" style:font-name-asian="Calibri" style:font-size-asian="11pt" style:language-asian="en" style:country-asian="US" style:font-name-complex="F" style:font-size-complex="11pt" style:language-complex="ar" style:country-complex="SA"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default-outline-level="" style:class="text">
      <style:paragraph-properties fo:margin-top="0in" fo:margin-bottom="0in" loext:contextual-spacing="false" fo:text-align="start" style:justify-single-word="false" fo:orphans="2" fo:widows="2" style:writing-mode="lr-tb"/>
    </style:style>
    <style:style style:name="Heading" style:family="paragraph" style:parent-style-name="Standard" style:next-style-name="Text_20_body" style:class="text">
      <style:paragraph-properties fo:margin-top="0.1665in" fo:margin-bottom="0.0835in" loext:contextual-spacing="false" fo:keep-with-next="always"/>
      <style:text-properties style:font-name="Liberation Sans" fo:font-family="'Liberation Sans'" style:font-family-generic="swiss" style:font-pitch="variable" fo:font-size="14pt" style:font-name-asian="WenQuanYi Zen Hei Sharp" style:font-family-asian="'WenQuanYi Zen Hei Sharp'" style:font-family-generic-asian="system" style:font-pitch-asian="variable" style:font-size-asian="14pt" style:font-name-complex="Lohit Devanagari" style:font-family-complex="'Lohit Devanagari'" style:font-family-generic-complex="system" style:font-pitch-complex="variable" style:font-size-complex="14pt"/>
    </style:style>
    <style:style style:name="Text_20_body" style:display-name="Text body" style:family="paragraph" style:parent-style-name="Standard" style:class="text">
      <style:paragraph-properties fo:margin-top="0in" fo:margin-bottom="0.0972in" loext:contextual-spacing="false" fo:line-height="120%"/>
    </style:style>
    <style:style style:name="List" style:family="paragraph" style:parent-style-name="Text_20_body" style:class="list">
      <style:text-properties style:font-size-asian="12pt" style:font-name-complex="Lohit Devanagari1" style:font-family-complex="'Lohit Devanagari'"/>
    </style:style>
    <style:style style:name="Caption" style:family="paragraph" style:parent-style-name="Standard" style:class="extra">
      <style:paragraph-properties fo:margin-top="0.0835in" fo:margin-bottom="0.0835in" loext:contextual-spacing="false" text:number-lines="false" text:line-number="0"/>
      <style:text-properties fo:font-size="12pt" fo:font-style="italic" style:font-size-asian="12pt" style:font-style-asian="italic" style:font-name-complex="Lohit Devanagari1" style:font-family-complex="'Lohit Devanagari'"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Lohit Devanagari1" style:font-family-complex="'Lohit Devanagari'"/>
    </style:style>
    <style:style style:name="Heading_20_1" style:display-name="Heading 1" style:family="paragraph" style:parent-style-name="Standard" style:next-style-name="Standard" style:default-outline-level="1" style:list-style-name="" style:class="text">
      <style:paragraph-properties fo:margin-top="0.1665in" fo:margin-bottom="0in" loext:contextual-spacing="false" fo:keep-together="always" fo:keep-with-next="always"/>
      <style:text-properties fo:color="#365f91" style:font-name="Cambria" fo:font-family="Cambria" style:font-family-generic="roman" style:font-pitch="variable" fo:font-size="16pt" style:font-name-asian="F" style:font-family-generic-asian="system" style:font-pitch-asian="variable" style:font-size-asian="16pt" style:font-name-complex="F" style:font-family-generic-complex="system" style:font-pitch-complex="variable" style:font-size-complex="16pt"/>
    </style:style>
    <style:style style:name="Header" style:family="paragraph" style:parent-style-name="Standard" style:default-outline-level="" style:class="extra">
      <style:paragraph-properties>
        <style:tab-stops>
          <style:tab-stop style:position="3.25in" style:type="center"/>
          <style:tab-stop style:position="6.5in" style:type="right"/>
        </style:tab-stops>
      </style:paragraph-properties>
    </style:style>
    <style:style style:name="Footer" style:family="paragraph" style:parent-style-name="Standard" style:default-outline-level="" style:class="extra">
      <style:paragraph-properties>
        <style:tab-stops>
          <style:tab-stop style:position="3.25in" style:type="center"/>
          <style:tab-stop style:position="6.5in" style:type="right"/>
        </style:tab-stops>
      </style:paragraph-properties>
    </style:style>
    <style:style style:name="Balloon_20_Text" style:display-name="Balloon Text" style:family="paragraph" style:parent-style-name="Standard" style:default-outline-level="">
      <style:text-properties style:font-name="Segoe UI" fo:font-family="'Segoe UI'" style:font-family-generic="roman" style:font-pitch="variable" fo:font-size="9pt" style:font-size-asian="9pt" style:font-name-complex="Segoe UI1" style:font-family-complex="'Segoe UI'" style:font-family-generic-complex="system" style:font-pitch-complex="variable" style:font-size-complex="9pt"/>
    </style:style>
    <style:style style:name="Default_20_Paragraph_20_Font" style:display-name="Default Paragraph Font" style:family="text"/>
    <style:style style:name="Header_20_Char" style:display-name="Header Char" style:family="text" style:parent-style-name="Default_20_Paragraph_20_Font"/>
    <style:style style:name="Footer_20_Char" style:display-name="Footer Char" style:family="text" style:parent-style-name="Default_20_Paragraph_20_Font"/>
    <style:style style:name="Balloon_20_Text_20_Char" style:display-name="Balloon Text Char" style:family="text" style:parent-style-name="Default_20_Paragraph_20_Font">
      <style:text-properties style:font-name="Segoe UI" fo:font-family="'Segoe UI'" style:font-family-generic="roman" style:font-pitch="variable" fo:font-size="9pt" style:font-size-asian="9pt" style:font-name-complex="Segoe UI1" style:font-family-complex="'Segoe UI'" style:font-family-generic-complex="system" style:font-pitch-complex="variable" style:font-size-complex="9pt"/>
    </style:style>
    <style:style style:name="Heading_20_1_20_Char" style:display-name="Heading 1 Char" style:family="text" style:parent-style-name="Default_20_Paragraph_20_Font">
      <style:text-properties fo:color="#365f91" style:font-name="Cambria" fo:font-family="Cambria" style:font-family-generic="roman" style:font-pitch="variable" fo:font-size="16pt" style:font-name-asian="F" style:font-family-generic-asian="system" style:font-pitch-asian="variable" style:font-size-asian="16pt" style:font-name-complex="F" style:font-family-generic-complex="system" style:font-pitch-complex="variable" style:font-size-complex="16pt"/>
    </style:style>
    <style:style style:name="Internet_20_link" style:display-name="Internet link" style:family="text" style:parent-style-name="Default_20_Paragraph_20_Font">
      <style:text-properties fo:color="#0000ff" style:text-underline-style="solid" style:text-underline-width="auto" style:text-underline-color="font-color"/>
    </style:style>
    <text:outline-style style:name="Outline">
      <text:outline-level-style text:level="1" style:num-format="">
        <style:list-level-properties text:list-level-position-and-space-mode="label-alignment">
          <style:list-level-label-alignment text:label-followed-by="listtab" text:list-tab-stop-position="0.3in" fo:text-indent="-0.3in" fo:margin-left="0.3in"/>
        </style:list-level-properties>
      </text:outline-level-style>
      <text:outline-level-style text:level="2" style:num-format="">
        <style:list-level-properties text:list-level-position-and-space-mode="label-alignment">
          <style:list-level-label-alignment text:label-followed-by="listtab" text:list-tab-stop-position="0.4in" fo:text-indent="-0.4in" fo:margin-left="0.4in"/>
        </style:list-level-properties>
      </text:outline-level-style>
      <text:outline-level-style text:level="3" style:num-format="">
        <style:list-level-properties text:list-level-position-and-space-mode="label-alignment">
          <style:list-level-label-alignment text:label-followed-by="listtab" text:list-tab-stop-position="0.5in" fo:text-indent="-0.5in" fo:margin-left="0.5in"/>
        </style:list-level-properties>
      </text:outline-level-style>
      <text:outline-level-style text:level="4" style:num-format="">
        <style:list-level-properties text:list-level-position-and-space-mode="label-alignment">
          <style:list-level-label-alignment text:label-followed-by="listtab" text:list-tab-stop-position="0.6in" fo:text-indent="-0.6in" fo:margin-left="0.6in"/>
        </style:list-level-properties>
      </text:outline-level-style>
      <text:outline-level-style text:level="5" style:num-format="">
        <style:list-level-properties text:list-level-position-and-space-mode="label-alignment">
          <style:list-level-label-alignment text:label-followed-by="listtab" text:list-tab-stop-position="0.7in" fo:text-indent="-0.7in" fo:margin-left="0.7in"/>
        </style:list-level-properties>
      </text:outline-level-style>
      <text:outline-level-style text:level="6" style:num-format="">
        <style:list-level-properties text:list-level-position-and-space-mode="label-alignment">
          <style:list-level-label-alignment text:label-followed-by="listtab" text:list-tab-stop-position="0.8in" fo:text-indent="-0.8in" fo:margin-left="0.8in"/>
        </style:list-level-properties>
      </text:outline-level-style>
      <text:outline-level-style text:level="7" style:num-format="">
        <style:list-level-properties text:list-level-position-and-space-mode="label-alignment">
          <style:list-level-label-alignment text:label-followed-by="listtab" text:list-tab-stop-position="0.9in" fo:text-indent="-0.9in" fo:margin-left="0.9in"/>
        </style:list-level-properties>
      </text:outline-level-style>
      <text:outline-level-style text:level="8" style:num-format="">
        <style:list-level-properties text:list-level-position-and-space-mode="label-alignment">
          <style:list-level-label-alignment text:label-followed-by="listtab" text:list-tab-stop-position="1in" fo:text-indent="-1in" fo:margin-left="1in"/>
        </style:list-level-properties>
      </text:outline-level-style>
      <text:outline-level-style text:level="9" style:num-format="">
        <style:list-level-properties text:list-level-position-and-space-mode="label-alignment">
          <style:list-level-label-alignment text:label-followed-by="listtab" text:list-tab-stop-position="1.1in" fo:text-indent="-1.1in" fo:margin-left="1.1in"/>
        </style:list-level-properties>
      </text:outline-level-style>
      <text:outline-level-style text:level="10" style:num-format="">
        <style:list-level-properties text:list-level-position-and-space-mode="label-alignment">
          <style:list-level-label-alignment text:label-followed-by="listtab" text:list-tab-stop-position="1.2in" fo:text-indent="-1.2in" fo:margin-left="1.2in"/>
        </style:list-level-properties>
      </text:outline-level-style>
    </text:outline-style>
    <text:list-style style:name="No_20_List" style:display-name="No List">
      <text:list-level-style-number text:level="1" style:num-suffix="." style:num-format="">
        <style:list-level-properties text:list-level-position-and-space-mode="label-alignment">
          <style:list-level-label-alignment text:label-followed-by="listtab" text:list-tab-stop-position="0.5in" fo:text-indent="-0.25in" fo:margin-left="0.5in"/>
        </style:list-level-properties>
      </text:list-level-style-number>
      <text:list-level-style-number text:level="2" style:num-suffix="." style:num-format="">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
        <style:list-level-properties text:list-level-position-and-space-mode="label-alignment">
          <style:list-level-label-alignment text:label-followed-by="listtab" text:list-tab-stop-position="2.75in" fo:text-indent="-0.25in" fo:margin-left="2.75in"/>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style:default-page-layout>
      <style:page-layout-properties style:layout-grid-standard-mode="true"/>
    </style:default-page-layout>
  </office:styles>
  <office:automatic-styles>
    <style:style style:name="MP1" style:family="paragraph" style:parent-style-name="Footer">
      <style:paragraph-properties fo:margin-top="0.0835in" fo:margin-bottom="0in" loext:contextual-spacing="false">
        <style:tab-stops>
          <style:tab-stop style:position="2.2in" style:type="center"/>
        </style:tab-stops>
      </style:paragraph-properties>
    </style:style>
    <style:page-layout style:name="Mpm1">
      <style:page-layout-properties fo:page-width="8.5in" fo:page-height="11in" style:num-format="1" style:print-orientation="portrait" fo:margin-top="0.75in" fo:margin-bottom="0.75in" fo:margin-left="1in" fo:margin-right="1in" style:writing-mode="lr-tb" style:layout-grid-color="#c0c0c0" style:layout-grid-lines="38" style:layout-grid-base-height="0.1665in" style:layout-grid-ruby-height="0.0835in" style:layout-grid-mode="none" style:layout-grid-ruby-below="false" style:layout-grid-print="false" style:layout-grid-display="false" style:layout-grid-base-width="0.1457in" style:layout-grid-snap-to="true" style:footnote-max-height="0in">
        <style:footnote-sep style:width="0.0071in" style:distance-before-sep="0.0398in" style:distance-after-sep="0.0398in" style:line-style="solid" style:adjustment="left" style:rel-width="0%" style:color="#000000"/>
      </style:page-layout-properties>
      <style:header-style/>
      <style:footer-style/>
    </style:page-layout>
    <style:page-layout style:name="Mpm2">
      <style:page-layout-properties fo:page-width="8.5in" fo:page-height="11in" style:num-format="1" style:print-orientation="portrait" fo:margin-top="0.7in" fo:margin-bottom="2.4299in" fo:margin-left="0.85in" fo:margin-right="3.25in" style:writing-mode="lr-tb" style:layout-grid-color="#c0c0c0" style:layout-grid-lines="31" style:layout-grid-base-height="0.1665in" style:layout-grid-ruby-height="0.0835in" style:layout-grid-mode="none" style:layout-grid-ruby-below="false" style:layout-grid-print="false" style:layout-grid-display="false" style:layout-grid-base-width="0.1457in" style:layout-grid-snap-to="true" style:footnote-max-height="0in">
        <style:footnote-sep style:width="0.0071in" style:distance-before-sep="0.0398in" style:distance-after-sep="0.0398in" style:line-style="solid" style:adjustment="left" style:rel-width="0%" style:color="#000000"/>
      </style:page-layout-properties>
      <style:header-style/>
      <style:footer-style>
        <style:header-footer-properties fo:min-height="0.0398in" fo:margin-left="0in" fo:margin-right="0in" fo:margin-top="0in" style:dynamic-spacing="true"/>
      </style:footer-style>
    </style:page-layout>
    <style:page-layout style:name="Mpm3">
      <style:page-layout-properties fo:page-width="8.5in" fo:page-height="11in" style:num-format="1" style:print-orientation="portrait" fo:margin-top="0.7874in" fo:margin-bottom="0.7874in" fo:margin-left="0.7874in" fo:margin-right="0.7874in" style:writing-mode="lr-tb" style:footnote-max-height="0in">
        <style:footnote-sep style:width="0.0071in" style:distance-before-sep="0.0398in" style:distance-after-sep="0.0398in" style:line-style="solid" style:adjustment="left" style:rel-width="25%" style:color="#000000"/>
      </style:page-layout-properties>
      <style:header-style/>
      <style:footer-style/>
    </style:page-layout>
  </office:automatic-styles>
  <office:master-styles>
    <style:master-page style:name="Standard" style:page-layout-name="Mpm1"/>
    <style:master-page style:name="Converted1" style:page-layout-name="Mpm2">
      <style:footer>
        <text:p text:style-name="MP1"><text:tab/><text:page-number text:select-page="current">3</text:page-number></text:p>
      </style:footer>
    </style:master-page>
    <style:master-page style:name="Converted2" style:page-layout-name="Mpm2" style:next-style-name="Converted1">
      <style:footer>
        <text:p text:style-name="Footer"/>
      </style:footer>
    </style:master-page>
    <style:master-page style:name="First_20_Page" style:display-name="First Page" style:page-layout-name="Mpm3" style:next-style-name="Standard"/>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dc:title>2017-2018 Bill 3864: Child passenger restraint - South Carolina Legislature Online</dc:title>
    <meta:initial-creator>angiemorgan</meta:initial-creator>
    <dc:creator>Lavarres Lynch</dc:creator>
    <meta:editing-cycles>2</meta:editing-cycles>
    <meta:print-date>2017-05-10T22:59:00</meta:print-date>
    <meta:creation-date>2017-06-06T17:54:00</meta:creation-date>
    <dc:date>2017-06-06T17:54:00</dc:date>
    <meta:editing-duration>P0D</meta:editing-duration>
    <meta:generator>LibreOffice/5.0.6.2$Linux_X86_64 LibreOffice_project/00$Build-2</meta:generator>
    <meta:document-statistic meta:table-count="0" meta:image-count="0" meta:object-count="0" meta:page-count="5" meta:paragraph-count="76" meta:word-count="1178" meta:character-count="7508" meta:non-whitespace-character-count="6347"/>
    <meta:user-defined meta:name="AppVersion">15.0000</meta:user-defined>
    <meta:user-defined meta:name="Company"> </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meta:template xlink:type="simple" xlink:actuate="onRequest" xlink:title="A6F86473" xlink:href=""/>
  </office:meta>
</office:document-meta>
</file>